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text-properties fo:font-size="14pt" fo:font-style="italic" style:text-underline-style="none" style:font-size-asian="14pt" style:font-style-asian="italic" style:font-size-complex="14pt" style:font-style-complex="italic"/>
    </style:style>
    <style:style style:name="P6" style:family="paragraph" style:parent-style-name="Standard" style:master-page-name="Standard">
      <style:paragraph-properties style:page-number="auto"/>
      <style:text-properties fo:font-size="14pt" fo:font-weight="bold" style:font-size-asian="14pt" style:font-weight-asian="bold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style:text-underline-style="solid" style:text-underline-width="auto" style:text-underline-color="font-color" style:font-size-asian="14pt" style:font-size-complex="14pt"/>
    </style:style>
    <style:style style:name="T3" style:family="text">
      <style:text-properties fo:font-size="14pt" fo:font-weight="bold" style:font-size-asian="14pt" style:font-weight-asian="bold" style:font-size-complex="14pt"/>
    </style:style>
    <style:style style:name="T4" style:family="text">
      <style:text-properties fo:font-size="14pt" fo:font-weight="bold" style:font-size-asian="14pt" style:font-weight-asian="bold" style:font-size-complex="14pt" style:font-weight-complex="bold"/>
    </style:style>
    <style:style style:name="T5" style:family="text">
      <style:text-properties fo:font-size="14pt" fo:font-weight="normal" style:font-size-asian="14pt" style:font-weight-asian="normal" style:font-size-complex="14pt" style:font-weight-complex="normal"/>
    </style:style>
    <style:style style:name="T6" style:family="text">
      <style:text-properties fo:font-size="14pt" style:text-underline-style="none" style:font-size-asian="14pt" style:font-size-complex="14pt"/>
    </style:style>
    <style:style style:name="T7" style:family="text">
      <style:text-properties fo:font-size="14pt" fo:font-style="italic" style:text-underline-style="none" style:font-size-asian="14pt" style:font-style-asian="italic" style:font-size-complex="14pt" style:font-style-complex="italic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  <text:p text:style-name="P2">PASIENTINFORMASJON OM VIRUSVORTER</text:p>
      <text:p text:style-name="P4"/>
      <text:p text:style-name="P4">Vorter er ein ufarleg infeksjon med humant papillomavirus (HPV). Ofte sit vortene på fingrar eller i fotsålar. I dei fleste tilfelle gir vorter ingen plager anna enn det reint kosmetiske. Fotvorter kan vere ømme. </text:p>
      <text:p text:style-name="Standard"><text:span text:style-name="T1">Hos 2/3 går <text:s/>vortene vekk av seg sjølv i løpet av 2 år. <text:s/></text:span></text:p>
      <text:p text:style-name="P4"/>
      <text:p text:style-name="P4"/>
      <text:p text:style-name="P3">BEHANDLING</text:p>
      <text:p text:style-name="Standard"><text:span text:style-name="T1">Det finst ingen effektiv behandling. Behandling av vorter er ofte langvarig, og kan vere smertefull. </text:span><text:span text:style-name="T7">Sidan vorter typisk går vekk av seg sjølv etter ei tid, er den beste løysinga ofte ingen behandling, særlig hos små barn.</text:span></text:p>
      <text:p text:style-name="P5"/>
      <text:p text:style-name="P1"><text:span text:style-name="T1">Vorteplaster , Vortefri</text:span></text:p>
      <text:p text:style-name="Standard"><text:span text:style-name="T1">Om ein vel å behandle er førstevalet reseptfritt</text:span><text:span text:style-name="T3"> v</text:span><text:span text:style-name="T5">orteplaster, eller pensling med maursyre (Vortefri). Følg bruksanvisninga i pak</text:span><text:span text:style-name="T1">ken. Det er ofte nødvendig å behandle i </text:span><text:span text:style-name="T2">mange veker</text:span><text:span text:style-name="T1">.</text:span></text:p>
      <text:p text:style-name="Standard"><text:span text:style-name="T1"/></text:p>
      <text:p text:style-name="P4"><text:span text:style-name="T9">Actikerall <text:s/></text:span><text:span text:style-name="T10">(virkestoff 5-fluorouracil)</text:span></text:p>
      <text:p text:style-name="P4"><text:span text:style-name="T10">Eit reseptbelagt preparat i utgangspunktet brukt i behandlinga av forstadier til hudkreft. Men kan også ha effekt på virusvorter. Penslast på 1 gong daglig i mange veker</text:span></text:p>
      <text:p text:style-name="P4"/>
      <text:p text:style-name="P4"><text:span text:style-name="T8">Frysebehandling</text:span></text:p>
      <text:p text:style-name="Standard"><text:span text:style-name="T1">Hudlegar kan frys vorter med flytande nitrogen -196 C. Det er i dei fleste tilfelle nødvendig med fleire behandlingar, gjerne med 4 vekes mellomrom. </text:span></text:p>
      <text:p text:style-name="Standard"><text:span text:style-name="T1">Etter frysing blir området hovent, og det kan oppstå blemmer og sår i huda. Frysebehandling gir smerter særlig det første døgnet, og du kan ved behov ta reseptfri paracetamol og/eller ibumetin tablettar. </text:span></text:p>
      <text:p text:style-name="P4"/>
      <text:p text:style-name="P4"><text:span text:style-name="T9"/></text:p>
      <text:p text:style-name="P4"/>
      <text:p text:style-name="P4"/>
      <text:p text:style-name="P4">Hudlege Erlend Tolaas</text:p>
      <text:p text:style-name="P4"><text:span text:style-name="T1"/></text:p>
      <text:p text:style-name="P4">09.09.2026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nb" fo:country="NO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nb" fo:country="NO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nb" fo:country="NO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Overskrift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Bildetekst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/>
    </style:style>
    <style:style style:name="Register" style:family="paragraph" style:parent-style-name="Standard">
      <style:paragraph-properties text:number-lines="false" text:line-number="0"/>
      <style:text-properties style:font-name-complex="Tahoma"/>
    </style:style>
    <style:style style:name="Bildetekst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Standardskrift_20_for_20_avsnitt" style:display-name="Standardskrift for avsnitt" style:family="text"/>
    <style:style style:name="Standardskrift_20_for_20_avsnitt1" style:display-name="Standardskrift for avsnitt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PASIENTINFORMASJON OM VORTER</dc:title>
    <meta:initial-creator>Øystein</meta:initial-creator>
    <meta:creation-date>2023-01-15T17:25:00</meta:creation-date>
    <dc:creator>Erlend Tolås</dc:creator>
    <dc:date>2026-08-09T13:45:04.58</dc:date>
    <meta:print-date>2011-12-14T13:26:00</meta:print-date>
    <meta:editing-cycles>2</meta:editing-cycles>
    <meta:editing-duration>PT6M</meta:editing-duration>
    <meta:document-statistic meta:table-count="0" meta:image-count="0" meta:object-count="0" meta:page-count="1" meta:paragraph-count="14" meta:word-count="209" meta:character-count="1346"/>
    <meta:generator>OpenOffice/4.1.16$Win32 OpenOffice.org_project/4116m3$Build-9816</meta:generator>
  </office:meta>
</office:document-meta>
</file>